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Calibri" fo:font-size="13pt" fo:font-weight="bold" officeooo:rsid="0012a14e" officeooo:paragraph-rsid="00137cc7" style:font-size-asian="13pt" style:font-weight-asian="bold" style:font-size-complex="13pt" style:font-weight-complex="bold"/>
    </style:style>
    <style:style style:name="P2" style:family="paragraph" style:parent-style-name="Standard">
      <style:text-properties style:font-name="Calibri" fo:font-size="13pt" officeooo:rsid="0012a14e" officeooo:paragraph-rsid="00137cc7" style:font-size-asian="13pt" style:font-size-complex="13pt"/>
    </style:style>
    <style:style style:name="P3" style:family="paragraph" style:parent-style-name="Standard">
      <style:text-properties style:font-name="Calibri" fo:font-size="13pt" officeooo:rsid="0012a14e" officeooo:paragraph-rsid="00154dd3" style:font-size-asian="13pt" style:font-size-complex="13pt"/>
    </style:style>
    <style:style style:name="P4" style:family="paragraph" style:parent-style-name="Standard">
      <style:text-properties style:font-name="Calibri" fo:font-size="13pt" officeooo:rsid="0012a14e" officeooo:paragraph-rsid="0019babb" style:font-size-asian="13pt" style:font-size-complex="13pt"/>
    </style:style>
    <style:style style:name="P5" style:family="paragraph" style:parent-style-name="Standard">
      <style:text-properties style:font-name="Calibri" fo:font-size="13pt" fo:font-weight="bold" officeooo:rsid="00137cc7" officeooo:paragraph-rsid="00137cc7" style:font-size-asian="13pt" style:font-weight-asian="bold" style:font-size-complex="13pt" style:font-weight-complex="bold"/>
    </style:style>
    <style:style style:name="P6" style:family="paragraph" style:parent-style-name="Standard">
      <style:text-properties style:font-name="Calibri" fo:font-size="13pt" officeooo:rsid="00137cc7" officeooo:paragraph-rsid="00137cc7" style:font-size-asian="13pt" style:font-size-complex="13pt"/>
    </style:style>
    <style:style style:name="P7" style:family="paragraph" style:parent-style-name="Standard">
      <style:text-properties style:font-name="Calibri" fo:font-size="13pt" officeooo:rsid="0019babb" officeooo:paragraph-rsid="0019babb" style:font-size-asian="13pt" style:font-size-complex="13pt"/>
    </style:style>
    <style:style style:name="P8" style:family="paragraph" style:parent-style-name="Standard">
      <style:text-properties style:font-name="Calibri" fo:font-size="13pt" officeooo:rsid="001704cf" officeooo:paragraph-rsid="001704cf" style:font-size-asian="13pt" style:font-size-complex="13pt"/>
    </style:style>
    <style:style style:name="P9" style:family="paragraph" style:parent-style-name="Standard">
      <style:text-properties style:font-name="Calibri" fo:font-size="13pt" fo:font-weight="bold" officeooo:rsid="001a1c37" officeooo:paragraph-rsid="001a1c37" style:font-size-asian="13pt" style:font-weight-asian="bold" style:font-size-complex="13pt" style:font-weight-complex="bold"/>
    </style:style>
    <style:style style:name="P10" style:family="paragraph" style:parent-style-name="Standard">
      <style:text-properties style:font-name="Calibri" fo:font-size="13pt" officeooo:paragraph-rsid="001f7228" style:font-size-asian="13pt" style:font-size-complex="13pt"/>
    </style:style>
    <style:style style:name="P11" style:family="paragraph" style:parent-style-name="Standard">
      <style:text-properties style:font-name="Calibri" fo:font-size="13pt" officeooo:paragraph-rsid="001f3573" style:font-size-asian="13pt" style:font-size-complex="13pt"/>
    </style:style>
    <style:style style:name="P12" style:family="paragraph" style:parent-style-name="Standard">
      <style:text-properties style:font-name="Calibri" fo:font-size="13pt" officeooo:rsid="001a1c37" officeooo:paragraph-rsid="001a1c37" style:font-size-asian="13pt" style:font-size-complex="13pt"/>
    </style:style>
    <style:style style:name="P13" style:family="paragraph" style:parent-style-name="Standard">
      <style:text-properties style:font-name="Calibri" fo:font-size="13pt" officeooo:rsid="001ba004" officeooo:paragraph-rsid="001ba004" style:font-size-asian="13pt" style:font-size-complex="13pt"/>
    </style:style>
    <style:style style:name="P14" style:family="paragraph" style:parent-style-name="Standard">
      <style:text-properties style:font-name="Calibri" fo:font-size="13pt" officeooo:rsid="0017a9cd" officeooo:paragraph-rsid="0017a9cd" style:font-size-asian="13pt" style:font-size-complex="13pt"/>
    </style:style>
    <style:style style:name="P15" style:family="paragraph" style:parent-style-name="Standard">
      <style:text-properties style:font-name="Calibri" fo:font-size="13pt" officeooo:paragraph-rsid="001f836c" style:font-size-asian="13pt" style:font-size-complex="13pt"/>
    </style:style>
    <style:style style:name="P16" style:family="paragraph" style:parent-style-name="Standard">
      <style:text-properties style:font-name="Calibri" fo:font-size="13pt" officeooo:rsid="0020ff78" officeooo:paragraph-rsid="001f836c" style:font-size-asian="13pt" style:font-size-complex="13pt"/>
    </style:style>
    <style:style style:name="P17" style:family="paragraph" style:parent-style-name="Standard">
      <style:text-properties style:font-name="Calibri" fo:font-size="13pt" fo:font-weight="bold" officeooo:rsid="00193529" officeooo:paragraph-rsid="00193529" style:font-size-asian="13pt" style:font-weight-asian="bold" style:font-size-complex="13pt" style:font-weight-complex="bold"/>
    </style:style>
    <style:style style:name="P18" style:family="paragraph" style:parent-style-name="Standard">
      <style:text-properties style:font-name="Calibri" fo:font-size="13pt" officeooo:rsid="00154dd3" officeooo:paragraph-rsid="00154dd3" style:font-size-asian="13pt" style:font-size-complex="13pt"/>
    </style:style>
    <style:style style:name="T1" style:family="text">
      <style:text-properties officeooo:rsid="00137cc7"/>
    </style:style>
    <style:style style:name="T2" style:family="text">
      <style:text-properties style:text-position="super 58%" officeooo:rsid="00137cc7"/>
    </style:style>
    <style:style style:name="T3" style:family="text">
      <style:text-properties officeooo:rsid="0020ff78"/>
    </style:style>
    <style:style style:name="T4" style:family="text">
      <style:text-properties officeooo:rsid="0019babb"/>
    </style:style>
    <style:style style:name="T5" style:family="text">
      <style:text-properties officeooo:rsid="001d9b95"/>
    </style:style>
    <style:style style:name="T6" style:family="text">
      <style:text-properties style:text-position="super 58%" officeooo:rsid="001d9b95"/>
    </style:style>
    <style:style style:name="T7" style:family="text">
      <style:text-properties officeooo:rsid="001a1c37"/>
    </style:style>
    <style:style style:name="T8" style:family="text">
      <style:text-properties fo:font-variant="normal" fo:text-transform="none" fo:color="#222222" loext:opacity="100%" fo:letter-spacing="normal" fo:font-style="normal" fo:font-weight="normal"/>
    </style:style>
    <style:style style:name="T9" style:family="text">
      <style:text-properties fo:font-variant="normal" fo:text-transform="none" fo:color="#222222" loext:opacity="100%" fo:letter-spacing="normal" fo:font-style="normal" fo:font-weight="normal" officeooo:rsid="001f3573"/>
    </style:style>
    <style:style style:name="T10" style:family="text">
      <style:text-properties fo:font-variant="normal" fo:text-transform="none" fo:color="#222222" loext:opacity="100%" fo:letter-spacing="normal" fo:font-style="normal" fo:font-weight="normal" officeooo:rsid="001f7228"/>
    </style:style>
    <style:style style:name="T11" style:family="text">
      <style:text-properties fo:font-variant="normal" fo:text-transform="none" fo:color="#222222" loext:opacity="100%" fo:letter-spacing="normal" fo:font-style="normal" fo:font-weight="normal" officeooo:rsid="001f836c"/>
    </style:style>
    <style:style style:name="T12" style:family="text">
      <style:text-properties officeooo:rsid="001f836c"/>
    </style:style>
    <style:style style:name="T13" style:family="text">
      <style:text-properties fo:font-variant="normal" fo:text-transform="none" fo:color="#222222" loext:opacity="100%" fo:letter-spacing="normal" fo:font-style="normal" fo:font-weight="normal" officeooo:rsid="001704cf"/>
    </style:style>
    <style:style style:name="T14" style:family="text">
      <style:text-properties officeooo:rsid="001704cf"/>
    </style:style>
    <style:style style:name="T15" style:family="text">
      <style:text-properties fo:font-variant="normal" fo:text-transform="none" fo:color="#222222" loext:opacity="100%" fo:letter-spacing="normal" fo:font-style="normal" fo:font-weight="normal" officeooo:rsid="0020ff78"/>
    </style:style>
    <style:style style:name="T16" style:family="text">
      <style:text-properties fo:font-variant="normal" fo:text-transform="none" fo:color="#222222" loext:opacity="100%" fo:letter-spacing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Harbrooke Downs</text:span> Homeowners Board Meeting Minutes </text:p>
      <text:p text:style-name="P2"/>
      <text:p text:style-name="P3">Duckworth Morris Conference Room</text:p>
      <text:p text:style-name="P3"/>
      <text:p text:style-name="P3"><text:span text:style-name="T1">June 17</text:span><text:span text:style-name="T2">th</text:span><text:span text:style-name="T1">,</text:span> 2025 – <text:span text:style-name="T1">5</text:span>:30 p.m. </text:p>
      <text:p text:style-name="P2"/>
      <text:p text:style-name="P4"><text:span text:style-name="T3">Those in attendance: </text:span><text:span text:style-name="T1"><text:s/>Jake Scott, Julie Brand, Linda Delahay, David Graham, Michelle Zambrano, </text:span><text:span text:style-name="T4">Warner Johnson, Jerry Robbins </text:span></text:p>
      <text:p text:style-name="P2"/>
      <text:p text:style-name="P2">The meeting was called to order by J<text:span text:style-name="T1">ake Scott</text:span>. </text:p>
      <text:p text:style-name="P2"/>
      <text:p text:style-name="P5">New Business</text:p>
      <text:p text:style-name="P6"/>
      <text:p text:style-name="P6">1. <text:span text:style-name="T4">To discuss and vote on making a change to the Harbrooke Downs insurance policy to increase the employee dishonesty coverage amount </text:span><text:span text:style-name="T5">in order to accommodate changes coming in lending on August 3</text:span><text:span text:style-name="T6">rd, 2026</text:span><text:span text:style-name="T5">. </text:span></text:p>
      <text:p text:style-name="P6"/>
      <text:p text:style-name="P6">2. <text:span text:style-name="T4">Quotes for re-striping of the parking lots.</text:span></text:p>
      <text:p text:style-name="P6"/>
      <text:p text:style-name="P6">3. <text:span text:style-name="T4">Removal of dead trees.</text:span></text:p>
      <text:p text:style-name="P6"/>
      <text:p text:style-name="P7">4. Sidewalk repairs </text:p>
      <text:p text:style-name="P8"/>
      <text:p text:style-name="P7">5. Owners that are behind on HOA fees.</text:p>
      <text:p text:style-name="P7"/>
      <text:p text:style-name="P7"/>
      <text:p text:style-name="P9">Results</text:p>
      <text:p text:style-name="P9"/>
      <text:p text:style-name="P10"><text:span text:style-name="T7">1. </text:span><text:span text:style-name="T8">The Board of Directors discuss</text:span><text:span text:style-name="T9">ed the </text:span><text:span text:style-name="T8">proposed changes to </text:span><text:span text:style-name="T9">the Harbrooke Downs insurance policy due to</text:span><text:span text:style-name="T8"> lending requirements. Currently, the association maintains a fidelity coverage policy of $25,000. However, </text:span><text:span text:style-name="T9">the changes</text:span><text:span text:style-name="T8"> would require an increase in this coverage to $95,000.The Board </text:span><text:span text:style-name="T9">members as a whole</text:span><text:span text:style-name="T8"> expressed significant reservations regarding this adjustment </text:span><text:span text:style-name="T10">due</text:span><text:span text:style-name="T9"> to concerns that modifying the coverage amount would trigger a comprehensive audit of the policy and given the extensive effort recently invested in securing a new carrier, the Board voted unanimously in favor of not making the change. </text:span><text:line-break/></text:p>
      <text:p text:style-name="P11"/>
      <text:p text:style-name="P11"><text:span text:style-name="T10">2.</text:span><text:span text:style-name="T8"> Warner Johnson recommended that </text:span><text:span text:style-name="T10">the complex</text:span><text:span text:style-name="T8"> obtain a quote from Stripes. </text:span><text:span text:style-name="T11">The plan will be to </text:span><text:span text:style-name="T8">identify an additional vendor to provide a second bi</text:span><text:span text:style-name="T11">d for</text:span><text:span text:style-name="T8"> compariso</text:span><text:span text:style-name="T11">n. The q</text:span><text:span text:style-name="T8">uotes will be presented for review during the upcoming annual Board meeting of Members. A final decision regarding t</text:span><text:span text:style-name="T11">his</text:span><text:span text:style-name="T8"> project will be determined by the Board at that time.</text:span> </text:p>
      <text:p text:style-name="P12"/>
      <text:p text:style-name="P12"><text:soft-page-break/></text:p>
      <text:p text:style-name="P13">3. <text:span text:style-name="T12">Board</text:span><text:span text:style-name="T13"> will continue removing dead trees as needed to mitigate the risk of injury to persons or damage to property. </text:span><text:span text:style-name="T11">T</text:span><text:span text:style-name="T13">wo trees in front of building 26 will be scheduled for removal later this year.</text:span><text:span text:style-name="T14"> </text:span></text:p>
      <text:p text:style-name="P14"/>
      <text:p text:style-name="P15"><text:span text:style-name="T12">4. Board discussed</text:span><text:span text:style-name="T8"> the ongoing need for continued sidewalk repairs. The </text:span><text:span text:style-name="T11">Board’s plan</text:span><text:span text:style-name="T8"> is to appropriate the necessary funds to incorporate these repairs once the new budget season begins.</text:span> </text:p>
      <text:p text:style-name="P15"/>
      <text:p text:style-name="P15"><text:span text:style-name="T12">5. </text:span><text:span text:style-name="T3">T</text:span><text:span text:style-name="T8">he Board of Directors voted in favor of escalating enforcement actions against homeowners who are currently non-compliant with HOA regulations and </text:span><text:span text:style-name="T15">timely payment of HOA </text:span><text:span text:style-name="T8">fee</text:span><text:span text:style-name="T15">s. </text:span><text:line-break/><text:line-break/><text:span text:style-name="T3">With p</text:span><text:span text:style-name="T8">rimary objectives and the approved actions are as follows:</text:span><text:line-break/><text:line-break/><text:span text:style-name="T16">  </text:span><text:span text:style-name="T8">- Rule Enforcement: The Board approved sending formal notices to owners currently in violation of HOA rules. We need to determine if fines will be assessed on a daily or monthly basis to ensure consistent compliance.</text:span><text:line-break/><text:span text:style-name="T16">  </text:span><text:span text:style-name="T8">- Delinquent HOA Fees: We are moving forward with placing liens on properties that are significantly behind on assessments.</text:span><text:line-break/><text:span text:style-name="T16">  </text:span><text:span text:style-name="T8">- Legal Action: Per the Board's vote, we will be turning these files over to our attorney for formal collection efforts. This includes </text:span><text:span text:style-name="T15">the possibility of</text:span><text:span text:style-name="T8"> initiating the foreclosure process for one specific owner whose account is severely delinquent.</text:span> </text:p>
      <text:p text:style-name="P16"/>
      <text:p text:style-name="P14"/>
      <text:p text:style-name="P17">Meeting adjourned. </text:p>
      <text:p text:style-name="P6"/>
      <text:p text:style-name="P6"/>
      <text:p text:style-name="P18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27T11:22:21.808087900</meta:creation-date>
    <dc:date>2026-08-11T14:59:59.055309600</dc:date>
    <meta:editing-duration>PT28M58S</meta:editing-duration>
    <meta:editing-cycles>3</meta:editing-cycles>
    <meta:generator>LibreOffice/26.2.5.2$Windows_X86_64 LibreOffice_project/cd7284b4cbbfeb507e630c1aac019f4157393acb</meta:generator>
    <meta:document-statistic meta:table-count="0" meta:image-count="0" meta:object-count="0" meta:page-count="2" meta:paragraph-count="18" meta:word-count="449" meta:character-count="2836" meta:non-whitespace-character-count="2381"/>
  </office:meta>
</office:document-meta>
</file>