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T6" style:parent-style-name="DefaultParagraphFont" style:family="text">
      <style:text-properties fo:font-style="italic" style:font-style-asian="italic" style:font-style-complex="italic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T13" style:parent-style-name="DefaultParagraphFont" style:family="text">
      <style:text-properties style:font-name="Segoe Script" fo:font-weight="bold" style:font-weight-asian="bold" style:font-weight-complex="bold"/>
    </style:style>
  </office:automatic-styles>
  <office:body>
    <office:text text:use-soft-page-breaks="true">
      <text:p text:style-name="P1">Pleasant Autobody &amp; Collision Center</text:p>
      <text:p text:style-name="P2">300 North Street</text:p>
      <text:p text:style-name="P3">Randolph, MA 02368</text:p>
      <text:p text:style-name="P4">(Tel.) 781-961-1984 (Fax) 781-961-1997</text:p>
      <text:p text:style-name="P5"><text:a xlink:href="mailto:service@pleasantautobody.com" office:target-frame-name="_top" xlink:show="replace"><text:span text:style-name="T6">service@pleasantautobody.com</text:span></text:a></text:p>
      <text:p text:style-name="P7"/>
      <text:p text:style-name="Standard"/>
      <text:p text:style-name="Standard"/>
      <text:p text:style-name="Standard"/>
      <text:p text:style-name="Standard"/>
      <text:p text:style-name="P8">DIRECTION TO PAY</text:p>
      <text:p text:style-name="Standard"/>
      <text:p text:style-name="Standard"/>
      <text:p text:style-name="Standard"/>
      <text:p text:style-name="Standard">Insurance Company:</text:p>
      <text:p text:style-name="Standard"/>
      <text:p text:style-name="Standard">Insured / Claimant:</text:p>
      <text:p text:style-name="Standard"/>
      <text:p text:style-name="Standard">D.O.L.:</text:p>
      <text:p text:style-name="Standard"/>
      <text:p text:style-name="Standard">Claim #:</text:p>
      <text:p text:style-name="Standard"/>
      <text:p text:style-name="Standard"/>
      <text:p text:style-name="Standard">To whom it may concern:</text:p>
      <text:p text:style-name="Standard"/>
      <text:p text:style-name="Standard">I, ___________________________________, request that payment for the above listed claim and all<text:s/>supplements be paid directly to:</text:p>
      <text:p text:style-name="Standard"/>
      <text:p text:style-name="P9">Pleasant Autobody, 300 North St., Randolph, MA 02368</text:p>
      <text:p text:style-name="P10">RS# 3266 Expires 5/31/2028</text:p>
      <text:p text:style-name="P11">Tax ID#: 45-4386311</text:p>
      <text:p text:style-name="P12">MA. AUTO DAMAGE APPRAISER'S LIC. # 5414671</text:p>
      <text:p text:style-name="Standard"/>
      <text:p text:style-name="Standard"/>
      <text:p text:style-name="Standard"/>
      <text:p text:style-name="Standard"/>
      <text:p text:style-name="Standard">____________________________________ <text:s text:c="34"/>____________________________</text:p>
      <text:p text:style-name="Standard">Signature of Policyholder / Claimant <text:s text:c="67"/>Date</text:p>
      <text:p text:style-name="Standard"/>
      <text:p text:style-name="Standard"/>
      <text:p text:style-name="Standard">Thank you for your attention to this matter,</text:p>
      <text:p text:style-name="Standard"/>
      <text:p text:style-name="Standard"><text:span text:style-name="T13">Pleasant Autobody &amp; Collision Cente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PAB TB1</dc:creator>
    <meta:creation-date>2016-09-02T15:08:00Z</meta:creation-date>
    <dc:date>2025-08-11T12:44:00Z</dc:date>
    <meta:print-date>2025-08-11T12:44:00Z</meta:print-date>
    <meta:template xlink:href="Normal.dotm" xlink:type="simple"/>
    <meta:editing-cycles>8</meta:editing-cycles>
    <meta:editing-duration>PT32640S</meta:editing-duration>
    <meta:document-statistic meta:page-count="1" meta:paragraph-count="1" meta:word-count="130" meta:character-count="876" meta:row-count="6" meta:non-whitespace-character-count="747"/>
  </office:meta>
</office:document-meta>
</file>