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 text:anchor-type="as-char" svg:x="0in" svg:y="0in" svg:width="1.72632in" svg:height="1.77164in" style:rel-width="scale" style:rel-height="scale"><draw:image xlink:href="media/image1.png" xlink:type="simple" xlink:show="embed" xlink:actuate="onLoad"/><svg:title/><svg:desc>Manor Independent School District</svg:desc></draw:frame></text:p>
      <text:p text:style-name="Normal"/>
      <text:p text:style-name="Normal">To Whom It May Concern,</text:p>
      <text:p text:style-name="Normal">I am writing to provide a reference for JGA Roofing Systems based on their work with Manor Independent School District.</text:p>
      <text:p text:style-name="Normal">JGA Roofing Systems has provided roofing repairs throughout the district and has also<text:s/>completed a full roofing replacement at Blake Manor Elementary. This was a large-scale project, and JGA delivered exceptional results. Not only did they come in with a very competitive price, but they also provided higher-quality materials along with a strong warranty, which added significant long-term value to the district.</text:p>
      <text:p text:style-name="Normal">What truly sets JGA Roofing Systems apart is their consistency. They approach small repair projects with the same level of quality, attention to detail, and integrity as they do major capital projects. This speaks volumes about their professionalism and commitment to their work.</text:p>
      <text:p text:style-name="Normal">Partnering with JGA Roofing Systems has been a great asset to Manor ISD. They have proven themselves to be a reliable, trustworthy partner, and we value having them as part of our team.</text:p>
      <text:p text:style-name="Normal">I would not hesitate to recommend JGA Roofing Systems and would gladly work with them again in the future. Please feel free to contact me if additional information is needed.</text:p>
      <text:p text:style-name="Normal"/>
      <text:p text:style-name="Normal">Thank you,</text:p>
      <text:p text:style-name="Normal">Armando Tinoco</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verylle Smith</meta:initial-creator>
    <dc:creator>Guadalupe  Martinez</dc:creator>
    <meta:creation-date>2026-02-06T16:17:00Z</meta:creation-date>
    <dc:date>2026-02-10T20:16:00Z</dc:date>
    <meta:print-date>2026-02-10T20:16:00Z</meta:print-date>
    <meta:template xlink:href="Normal" xlink:type="simple"/>
    <meta:editing-cycles>2</meta:editing-cycles>
    <meta:editing-duration>PT8760S</meta:editing-duration>
    <meta:user-defined meta:name="GrammarlyDocumentId">ff7f7291-cee3-4590-83b4-91edc9f63786</meta:user-defined>
    <meta:document-statistic meta:page-count="1" meta:paragraph-count="2" meta:word-count="183" meta:character-count="1227" meta:row-count="8" meta:non-whitespace-character-count="1046"/>
  </office:meta>
</office:document-meta>
</file>